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6.925in" fo:margin-left="0in" table:align="left"/>
    </style:style>
    <style:style style:name="Таблица1.A" style:family="table-column">
      <style:table-column-properties style:column-width="0.6236in"/>
    </style:style>
    <style:style style:name="Таблица1.B" style:family="table-column">
      <style:table-column-properties style:column-width="3.3097in"/>
    </style:style>
    <style:style style:name="Таблица1.C" style:family="table-column">
      <style:table-column-properties style:column-width="1.0653in"/>
    </style:style>
    <style:style style:name="Таблица1.D" style:family="table-column">
      <style:table-column-properties style:column-width="1.309in"/>
    </style:style>
    <style:style style:name="Таблица1.E" style:family="table-column">
      <style:table-column-properties style:column-width="0.6174in"/>
    </style:style>
    <style:style style:name="Таблица1.1" style:family="table-row">
      <style:table-row-properties style:min-row-height="0.5in" style:use-optimal-row-height="false"/>
    </style:style>
    <style:style style:name="Таблица1.A1" style:family="table-cell">
      <style:table-cell-properties fo:padding="0.0382in" fo:border-left="0.5pt solid #000000" fo:border-right="none" fo:border-top="0.5pt solid #000000" fo:border-bottom="0.5pt solid #000000"/>
    </style:style>
    <style:style style:name="Таблица1.E1" style:family="table-cell">
      <style:table-cell-properties fo:padding="0.0382in" fo:border="0.5pt solid #000000"/>
    </style:style>
    <style:style style:name="Таблица1.A2" style:family="table-cell">
      <style:table-cell-properties fo:padding="0.0382in" fo:border-left="0.5pt solid #000000" fo:border-right="none" fo:border-top="none" fo:border-bottom="0.5pt solid #000000"/>
    </style:style>
    <style:style style:name="Таблица1.E3" style:family="table-cell">
      <style:table-cell-properties fo:padding="0.0382in" fo:border-left="0.5pt solid #000000" fo:border-right="0.5pt solid #000000" fo:border-top="none" fo:border-bottom="0.5pt solid #000000"/>
    </style:style>
    <style:style style:name="Таблица1.B11" style:family="table-cell">
      <style:table-cell-properties fo:background-color="#ffffff" fo:padding="0.0382in" fo:border-left="0.5pt solid #000000" fo:border-right="none" fo:border-top="none" fo:border-bottom="0.5pt solid #000000">
        <style:background-image/>
      </style:table-cell-properties>
    </style:style>
    <style:style style:name="Таблица1.49" style:family="table-row">
      <style:table-row-properties style:min-row-height="0.7917in" style:use-optimal-row-height="false"/>
    </style:style>
    <style:style style:name="P1" style:family="paragraph" style:parent-style-name="Text_20_body">
      <style:paragraph-properties fo:margin-top="0in" fo:margin-bottom="0in" loext:contextual-spacing="false" fo:line-height="136%" fo:text-align="center" style:justify-single-word="false"/>
      <style:text-properties fo:language="ru" fo:country="RU"/>
    </style:style>
    <style:style style:name="P2" style:family="paragraph" style:parent-style-name="Text_20_body">
      <style:paragraph-properties fo:margin-top="0in" fo:margin-bottom="0in" loext:contextual-spacing="false" fo:line-height="136%"/>
      <style:text-properties fo:color="#000000" style:font-name="Times New Roman" fo:font-size="14pt" fo:language="ru" fo:country="RU" style:font-size-asian="14pt"/>
    </style:style>
    <style:style style:name="P3" style:family="paragraph" style:parent-style-name="Text_20_body">
      <style:paragraph-properties fo:margin-top="0in" fo:margin-bottom="0in" loext:contextual-spacing="false" fo:line-height="136%"/>
      <style:text-properties fo:color="#000000" style:font-name="Times New Roman" fo:font-size="14pt" style:font-size-asian="14pt"/>
    </style:style>
    <style:style style:name="P4" style:family="paragraph" style:parent-style-name="Text_20_body">
      <style:paragraph-properties fo:margin-top="0in" fo:margin-bottom="0in" loext:contextual-spacing="false" fo:line-height="136%" fo:text-align="center" style:justify-single-word="false"/>
      <style:text-properties fo:color="#000000" style:font-name="Times New Roman" fo:font-size="14pt" style:font-size-asian="14pt"/>
    </style:style>
    <style:style style:name="P5" style:family="paragraph" style:parent-style-name="Text_20_body">
      <style:paragraph-properties fo:margin-top="0in" fo:margin-bottom="0in" loext:contextual-spacing="false" fo:line-height="136%" fo:text-align="center" style:justify-single-word="false"/>
      <style:text-properties fo:color="#000000" style:font-name="Times New Roman" fo:language="ru" fo:country="RU"/>
    </style:style>
    <style:style style:name="P6" style:family="paragraph" style:parent-style-name="Text_20_body">
      <style:paragraph-properties fo:margin-top="0in" fo:margin-bottom="0in" loext:contextual-spacing="false" fo:line-height="136%"/>
    </style:style>
    <style:style style:name="P7" style:family="paragraph" style:parent-style-name="Text_20_body">
      <style:text-properties fo:language="ru" fo:country="RU"/>
    </style:style>
    <style:style style:name="P8" style:family="paragraph" style:parent-style-name="Text_20_body">
      <style:text-properties fo:color="#000000" fo:font-weight="bold" style:font-weight-asian="bold" style:font-weight-complex="bold"/>
    </style:style>
    <style:style style:name="P9" style:family="paragraph" style:parent-style-name="Table_20_Contents">
      <style:text-properties fo:color="#000000"/>
    </style:style>
    <style:style style:name="P10" style:family="paragraph" style:parent-style-name="Table_20_Contents">
      <style:text-properties fo:color="#000000" fo:language="uk" fo:country="UA"/>
    </style:style>
    <style:style style:name="P11" style:family="paragraph" style:parent-style-name="Table_20_Contents">
      <style:text-properties fo:color="#000000" fo:language="uk" fo:country="UA" fo:font-weight="bold" style:font-weight-asian="bold" style:font-weight-complex="bold"/>
    </style:style>
    <style:style style:name="P12" style:family="paragraph" style:parent-style-name="Table_20_Contents">
      <style:text-properties fo:color="#000000" fo:language="uk" fo:country="UA" fo:background-color="transparent"/>
    </style:style>
    <style:style style:name="P13" style:family="paragraph" style:parent-style-name="Table_20_Contents">
      <style:text-properties fo:color="#000000" fo:language="ru" fo:country="RU"/>
    </style:style>
    <style:style style:name="P14" style:family="paragraph" style:parent-style-name="Table_20_Contents">
      <style:text-properties fo:color="#000000" fo:language="ru" fo:country="RU" fo:font-weight="bold" style:font-weight-asian="bold" style:font-weight-complex="bold"/>
    </style:style>
    <style:style style:name="P15" style:family="paragraph" style:parent-style-name="Table_20_Contents">
      <loext:graphic-properties draw:fill="solid" draw:fill-color="#ffffff" draw:opacity="100%"/>
      <style:paragraph-properties fo:background-color="#ffffff"/>
    </style:style>
    <style:style style:name="P16" style:family="paragraph" style:parent-style-name="Table_20_Contents">
      <style:text-properties officeooo:paragraph-rsid="0002b565"/>
    </style:style>
    <style:style style:name="P17" style:family="paragraph" style:parent-style-name="Table_20_Contents">
      <style:text-properties fo:language="uk" fo:country="UA" fo:background-color="transparent"/>
    </style:style>
    <style:style style:name="P18" style:family="paragraph" style:parent-style-name="Text_20_body" style:master-page-name="MP0">
      <style:paragraph-properties fo:margin-top="0in" fo:margin-bottom="0in" loext:contextual-spacing="false" fo:line-height="136%" fo:text-align="center" style:justify-single-word="false" style:page-number="auto" fo:break-before="page"/>
    </style:style>
    <style:style style:name="P19" style:family="paragraph" style:parent-style-name="Text_20_body">
      <style:paragraph-properties fo:margin-top="0in" fo:margin-bottom="0in" loext:contextual-spacing="false" fo:line-height="136%" fo:text-align="center" style:justify-single-word="false"/>
      <style:text-properties fo:language="ru" fo:country="RU"/>
    </style:style>
    <style:style style:name="T1" style:family="text">
      <style:text-properties fo:color="#000000"/>
    </style:style>
    <style:style style:name="T2" style:family="text">
      <style:text-properties fo:color="#000000" style:font-name="Times New Roman"/>
    </style:style>
    <style:style style:name="T3" style:family="text">
      <style:text-properties fo:color="#000000" style:font-name="Times New Roman" fo:font-size="14pt" fo:language="ru" fo:country="RU" style:font-size-asian="14pt"/>
    </style:style>
    <style:style style:name="T4" style:family="text">
      <style:text-properties fo:color="#000000" style:font-name="Times New Roman" fo:font-size="14pt" fo:language="uk" fo:country="UA" fo:font-weight="bold" style:font-size-asian="14pt" style:font-weight-asian="bold" style:font-name-complex="Times New Roman" style:font-size-complex="14pt" style:font-weight-complex="bold"/>
    </style:style>
    <style:style style:name="T5" style:family="text">
      <style:text-properties fo:color="#000000" style:font-name="Times New Roman" fo:font-size="14pt" style:font-size-asian="14pt"/>
    </style:style>
    <style:style style:name="T6" style:family="text">
      <style:text-properties fo:color="#000000" style:font-name="Times New Roman" fo:language="ru" fo:country="RU"/>
    </style:style>
    <style:style style:name="T7" style:family="text">
      <style:text-properties fo:color="#000000" style:font-name="Times New Roman" fo:language="ru" fo:country="RU" fo:font-weight="bold" style:font-weight-asian="bold" style:font-name-complex="Times New Roman" style:font-weight-complex="bold"/>
    </style:style>
    <style:style style:name="T8" style:family="text">
      <style:text-properties fo:color="#000000" style:font-name="Times New Roman" fo:language="uk" fo:country="UA" fo:font-weight="bold" style:font-weight-asian="bold" style:font-name-complex="Times New Roman" style:font-weight-complex="bold"/>
    </style:style>
    <style:style style:name="T9" style:family="text">
      <style:text-properties fo:color="#000000" fo:font-weight="bold" style:font-weight-asian="bold" style:font-weight-complex="bold"/>
    </style:style>
    <style:style style:name="T10" style:family="text">
      <style:text-properties fo:color="#000000" fo:language="uk" fo:country="UA"/>
    </style:style>
    <style:style style:name="T11" style:family="text">
      <style:text-properties fo:color="#000000" fo:language="uk" fo:country="UA" fo:font-weight="bold" style:font-weight-asian="bold" style:font-weight-complex="bold"/>
    </style:style>
    <style:style style:name="T12" style:family="text">
      <style:text-properties fo:color="#000000" fo:language="uk" fo:country="UA" fo:background-color="#ffffff" loext:char-shading-value="0"/>
    </style:style>
    <style:style style:name="T13" style:family="text">
      <style:text-properties fo:color="#000000" fo:language="uk" fo:country="UA" fo:background-color="transparent" loext:char-shading-value="0"/>
    </style:style>
    <style:style style:name="T14" style:family="text">
      <style:text-properties fo:color="#000000" fo:language="ru" fo:country="RU"/>
    </style:style>
    <style:style style:name="T15" style:family="text">
      <style:text-properties fo:color="#000000" fo:language="ru" fo:country="RU" fo:font-weight="bold" style:font-weight-asian="bold" style:font-weight-complex="bold"/>
    </style:style>
    <style:style style:name="T16" style:family="text">
      <style:text-properties fo:color="#000000" fo:language="ru" fo:country="RU" fo:background-color="#ffffff" loext:char-shading-value="0"/>
    </style:style>
    <style:style style:name="T17" style:family="text">
      <style:text-properties fo:color="#000000" fo:font-size="10pt" fo:language="uk" fo:country="UA" style:font-size-asian="10pt"/>
    </style:style>
    <style:style style:name="T18" style:family="text">
      <style:text-properties fo:color="#000000" fo:font-size="10pt" fo:language="ru" fo:country="RU" style:font-size-asian="10pt"/>
    </style:style>
    <style:style style:name="T19" style:family="text">
      <style:text-properties fo:color="#000000" fo:font-size="11pt" fo:language="uk" fo:country="UA" fo:font-weight="bold" style:font-size-asian="11pt" style:font-weight-asian="bold" style:font-weight-complex="bold"/>
    </style:style>
    <style:style style:name="T20" style:family="text">
      <style:text-properties fo:color="#000000" fo:font-size="11pt" fo:font-weight="bold" style:font-size-asian="11pt" style:font-weight-asian="bold" style:font-weight-complex="bold"/>
    </style:style>
    <style:style style:name="T21" style:family="text"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22" style:family="text">
      <style:text-properties fo:language="uk" fo:country="UA"/>
    </style:style>
    <style:style style:name="T23" style:family="text">
      <style:text-properties fo:language="uk" fo:country="UA" fo:background-color="transparent" loext:char-shading-value="0"/>
    </style:style>
    <style:style style:name="T24" style:family="text">
      <style:text-properties fo:language="uk" fo:country="UA" officeooo:rsid="000464e0"/>
    </style:style>
    <style:style style:name="T25" style:family="text">
      <style:text-properties fo:language="ru" fo:country="RU"/>
    </style:style>
    <style:style style:name="T26" style:family="text">
      <style:text-properties fo:background-color="#f2f2f2" loext:char-shading-value="0"/>
    </style:style>
    <style:style style:name="T27" style:family="text">
      <style:text-properties officeooo:rsid="0002b565"/>
    </style:style>
    <style:style style:name="T28" style:family="text">
      <style:text-properties officeooo:rsid="000464e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bookmark text:name="docs-internal-guid-b11ede4a-7fff-dc2e-55"/><text:span text:style-name="Основной_20_шрифт_20_абзаца"><text:span text:style-name="T3"><text:s text:c="70"/></text:span></text:span></text:p>
      <text:p text:style-name="P1"/>
      <text:p text:style-name="P1"><text:s text:c="3"/><text:span text:style-name="T2">План виховної роботи</text:span></text:p>
      <text:p text:style-name="P5">на 2022-2023 навчальний рік</text:p>
      <text:p text:style-name="P7"/>
      <text:p text:style-name="P6"><text:span text:style-name="Основной_20_шрифт_20_абзаца"><text:span text:style-name="T1">             </text:span></text:span><text:span text:style-name="Основной_20_шрифт_20_абзаца"><text:span text:style-name="T6">План виховної роботи зі студентами в коледжі носить комплексний характер, охоплює всі сфери життєдіяльності студентів, є складовою частиною освітнього процесу.</text:span></text:span></text:p>
      <text:p text:style-name="P6"><text:span text:style-name="Основной_20_шрифт_20_абзаца"><text:span text:style-name="T1">             </text:span></text:span><text:span text:style-name="Основной_20_шрифт_20_абзаца"><text:span text:style-name="T2">Головною метою виховної роботи є набуття студентами соціального досвіду, успадкування духовних надбань українського народу, досягнення високої культури взаємин, формування у них особистих рис громадянина української держави, розвиненої духовності, фізичної досконалості, трудової, екологічної, моральної, політичної, правової культури і військово-патріотичної підготовки. </text:span></text:span></text:p>
      <text:p text:style-name="P4"><text:bookmark text:name="docs-internal-guid-3d07071a-7fff-45d9-f0"/>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8"><text:bookmark text:name="docs-internal-guid-f0f15043-7fff-8256-aa"/>№ з/п</text:p>
          </table:table-cell>
          <table:table-cell table:style-name="Таблица1.A1" office:value-type="string">
            <text:p text:style-name="P11">Найменування заходів</text:p>
          </table:table-cell>
          <table:table-cell table:style-name="Таблица1.A1" office:value-type="string">
            <text:p text:style-name="P11">Термін виконання</text:p>
          </table:table-cell>
          <table:table-cell table:style-name="Таблица1.A1" office:value-type="string">
            <text:p text:style-name="P11">Виконавець</text:p>
          </table:table-cell>
          <table:table-cell table:style-name="Таблица1.E1" office:value-type="string">
            <text:p text:style-name="P11">Примітка</text:p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9">I</text:span></text:span><text:span text:style-name="Основной_20_шрифт_20_абзаца"><text:span text:style-name="T11">. Організаційна робота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P13">Закріпити наказом директора класних<text:line-break/>керівників груп за групами нового набору <text:line-break/></text:p>
          </table:table-cell>
          <table:table-cell table:style-name="Таблица1.A2" office:value-type="string">
            <text:p text:style-name="P10">25.08.2022</text:p>
          </table:table-cell>
          <table:table-cell table:style-name="Таблица1.A2" office:value-type="string">
            <text:p text:style-name="P10">Заступник директора з виховної робот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P13">Розробити і затвердити плани виховної<text:line-break/>роботи в журналах виховної роботи груп <text:line-break/></text:p>
          </table:table-cell>
          <table:table-cell table:style-name="Таблица1.A2" office:value-type="string">
            <text:p text:style-name="P10">30.08.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3">Розробити плани спортивно-оздоровчої<text:line-break/>роботи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ерівник фізичного виховання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P13">Планування та організація роботи Комісії<text:line-break/>з профілактики правопорушень <text:line-break/></text:p>
          </table:table-cell>
          <table:table-cell table:style-name="Таблица1.A2" office:value-type="string">
            <text:p text:style-name="P10">Вересень</text:p>
            <text:p text:style-name="P10">2022</text:p>
          </table:table-cell>
          <table:table-cell table:style-name="Таблица1.A2" office:value-type="string">
            <text:p text:style-name="P10">Заступник директора з виховної робот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P9">Організувати роботу скриньки довіри <text:line-break/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Заступник директора з виховної робот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6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Організувати супровід та вдосконалення<text:line-break/>сайту коледж</text:span></text:span><text:span text:style-name="Основной_20_шрифт_20_абзаца"><text:span text:style-name="T10">у</text:span></text:span><text:span text:style-name="Основной_20_шрифт_20_абзаца"><text:span text:style-name="T14"> <text:line-break/></text:span></text:span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Заступник директора з виховної роботи, класні керівники, педагогічні працівники</text:p>
          </table:table-cell>
          <table:table-cell table:style-name="Таблица1.E3" office:value-type="string">
            <text:p text:style-name="P13"/>
          </table:table-cell>
        </table:table-row>
        <text:soft-page-break/>
        <table:table-row>
          <table:table-cell table:style-name="Таблица1.A2" office:value-type="string">
            <text:p text:style-name="P10">7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0">Провести першу</text:span></text:span><text:span text:style-name="Основной_20_шрифт_20_абзаца"><text:span text:style-name="T14"><text:line-break/>годину спілкування з студентами,<text:line-break/>батьками <text:line-break/></text:span></text:span></text:p>
          </table:table-cell>
          <table:table-cell table:style-name="Таблица1.A2" office:value-type="string">
            <text:p text:style-name="P10">Вересень</text:p>
            <text:p text:style-name="P10">постійно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8.</text:p>
          </table:table-cell>
          <table:table-cell table:style-name="Таблица1.A2" office:value-type="string">
            <text:p text:style-name="P13">Провести анкетування студентів з метою<text:line-break/>виявлення лідерів та формування<text:line-break/>колективу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9.</text:p>
          </table:table-cell>
          <table:table-cell table:style-name="Таблица1.B11" office:value-type="string">
            <text:p text:style-name="Обычный">Розробити алгоритм дій щодо надання першої психологічної допомоги <text:span text:style-name="Основной_20_шрифт_20_абзаца"><text:span text:style-name="T26">всім учасникам освітнього процесу</text:span></text:span></text:p>
          </table:table-cell>
          <table:table-cell table:style-name="Таблица1.A2" office:value-type="string">
            <text:p text:style-name="P10">Вересень- жовтень 2022</text:p>
          </table:table-cell>
          <table:table-cell table:style-name="Таблица1.A2" office:value-type="string">
            <text:p text:style-name="P10">Практичний психолог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0.</text:p>
          </table:table-cell>
          <table:table-cell table:style-name="Таблица1.A2" office:value-type="string">
            <text:p text:style-name="P13">Ознайомитися зі сімейним станом<text:line-break/>студентів для проведення цілеспрямованої<text:line-break/>виховної роботи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1.</text:p>
          </table:table-cell>
          <table:table-cell table:style-name="Таблица1.A2" office:value-type="string">
            <text:p text:style-name="P10">Участь у роботі семінарів з підвищення<text:line-break/>майстерності класних керівників груп;<text:line-break/>зустрічах з провідними фахівцями<text:line-break/>інституту післядипломної освіти,<text:line-break/>юристами, фахівцями вузької спеціалізаці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2.</text:p>
          </table:table-cell>
          <table:table-cell table:style-name="Таблица1.A2" office:value-type="string">
            <text:p text:style-name="P10">Оновити списки студентів, що<text:line-break/>потребують особливого контролю: діти<text:line-break/>сироти, позбавлені батьківського<text:line-break/>піклування, багатодітні сім’ї, особи з<text:line-break/>інвалідністю, з малозабезпечених сімей,<text:line-break/>діти-переселенці, діти учасників АТО та<text:line-break/>учасники АТО <text:line-break/></text:p>
          </table:table-cell>
          <table:table-cell table:style-name="Таблица1.A2" office:value-type="string">
            <text:p text:style-name="P10">Вересень-жовтень 2022</text:p>
          </table:table-cell>
          <table:table-cell table:style-name="Таблица1.A2" office:value-type="string">
            <text:p text:style-name="P10">Заступник директора з виховної роботи, класні керівник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3.</text:p>
          </table:table-cell>
          <table:table-cell table:style-name="Таблица1.A2" office:value-type="string">
            <text:p text:style-name="P13">Відвідати виховні години, які<text:line-break/>проводяться в коледжі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методист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4.</text:p>
          </table:table-cell>
          <table:table-cell table:style-name="Таблица1.A2" office:value-type="string">
            <text:p text:style-name="Text_20_body"><text:bookmark text:name="docs-internal-guid-ef950ca7-7fff-a3ec-ff"/><text:span text:style-name="Основной_20_шрифт_20_абзаца"><text:span text:style-name="T10">Надавати</text:span></text:span><text:span text:style-name="Основной_20_шрифт_20_абзаца"><text:span text:style-name="T14"> здобувачам освіти базових знань з основ безпеки та формування поведінки правильних безпекових дій в умовах воєнного стану, навчити правилам збереження здоров’я, життя свого, оточуючих в разі бойових дій.</text:span></text:span></text:p>
            <text:p text:style-name="P13"/>
          </table:table-cell>
          <table:table-cell table:style-name="Таблица1.A2" office:value-type="string">
            <text:p text:style-name="P10">Протягом дій воєного стану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5.</text:p>
          </table:table-cell>
          <table:table-cell table:style-name="Таблица1.A2" office:value-type="string">
            <text:p text:style-name="P13">Здійснити контроль за проведенням<text:line-break/>виховної роботи класними керівниками<text:line-break/>груп та викладачами <text:line-break/><text:soft-pag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<text:soft-page-break/>методист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table:number-columns-spanned="5" office:value-type="string">
            <text:p text:style-name="P14"/>
            <text:p text:style-name="Table_20_Contents"><text:span text:style-name="Основной_20_шрифт_20_абзаца"><text:span text:style-name="T9">II</text:span></text:span><text:span text:style-name="Основной_20_шрифт_20_абзаца"><text:span text:style-name="T15">. </text:span></text:span><text:span text:style-name="Основной_20_шрифт_20_абзаца"><text:span text:style-name="T11">Адаптація студентів нового набору.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11">Мета: допомога студентам нового набору правильно оцінити свої сили, виробити бажання<text:line-break/>застосовувати їх з максимальною віддачею, швидше адаптуватися до умов навчання у коледжі; прищеплення любові та поваги до обраної професії; допомога студентам нового набору піднятися на більш високий рівень освіченості і загальної культури, професійної кваліфікації та громадської активності; формування у молоді почуття гордості за свою країну, навчальний заклад. 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P13">Класним керівникам груп вивчити особові<text:line-break/>справи студентів нового набору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P13">Провести <text:s/>першу<text:line-break/>годину спілкування з студентами,<text:line-break/>батьками, керівниками груп та<text:line-break/>адміністрацією коледжу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Адміністрація коледжу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0"><text:s/>Провести анкетування студентів з метою<text:line-break/>виявлення їх творчих здібностей;<text:line-break/></text:span></text:span><text:span text:style-name="Основной_20_шрифт_20_абзаца"><text:span text:style-name="T13">діагностики особистісних,характерологічних особливостей,темпераменту, тривожності,<text:line-break/>агресивності; </text:span></text:span><text:span text:style-name="Основной_20_шрифт_20_абзаца"><text:span text:style-name="T10"><text:line-break/>світогляду та діагностування вихованості<text:line-break/>студентів, рівня розвитку їх пізнавальних<text:line-break/>інтересів <text:line-break/></text:span></text:span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ласні керівники груп, психолог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P13">Ознайомити студентів-першокурсників з<text:line-break/>нормативними документами, що<text:line-break/>регламентують їх права та обов’язки в<text:line-break/>коледжі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P13">Провести фотографування груп<text:line-break/>новоприйнятих студентів. Запропонувати<text:line-break/>по можливості вести літопис групи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6.</text:p>
          </table:table-cell>
          <table:table-cell table:style-name="Таблица1.A2" office:value-type="string">
            <text:p text:style-name="P12">Провести психолого-педагогічні години:</text:p>
            <text:p text:style-name="P12">-«Вчимося виробляти бар’єри для подолання негативних впливів життя»<text:line-break/>- «Взаємовідносини в колективі»;<text:line-break/>- «Прокрастинація. Як розподілити свій час»;<text:line-break/>- «Булінг та кібербулінг»;</text:p>
            <text:p text:style-name="P15"><text:span text:style-name="Основной_20_шрифт_20_абзаца"><text:span text:style-name="T13">-«Що таке заземлення, або допоможи собі сам»<text:line-break/>- «Стрес сьогодення та як з ним впоратися»;<text:line-break/></text:span></text:span><text:soft-page-break/><text:span text:style-name="Основной_20_шрифт_20_абзаца"><text:span text:style-name="T13">- «Як уникнути психологічного тиску з<text:line-break/>боку інших»;<text:line-break/>- «Мистецтво спілкування»;<text:line-break/>- «Культура поведінки в<text:line-break/>колективі» <text:line-break/></text:span></text:span><text:span text:style-name="Основной_20_шрифт_20_абзаца"><text:span text:style-name="T23">-«Асертивна поведінка. Як сказати НІ»</text:span></text:span></text:p>
            <text:p text:style-name="P17"/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психолог</text:p>
          </table:table-cell>
          <table:table-cell table:style-name="Таблица1.E3" office:value-type="string">
            <text:p text:style-name="P10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9">III</text:span></text:span><text:span text:style-name="Основной_20_шрифт_20_абзаца"><text:span text:style-name="T11">. Національно-патріотичне виховання<text:line-break/>Мета: </text:span></text:span><text:span text:style-name="Основной_20_шрифт_20_абзаца"><text:span text:style-name="T4"><text:s/></text:span></text:span><text:span text:style-name="Основной_20_шрифт_20_абзаца"><text:span text:style-name="T8">ст</text:span></text:span><text:span text:style-name="Основной_20_шрифт_20_абзаца"><text:span text:style-name="T7">ановлення самодостатнього громадянина-патріота України, гуманіста та демократа, готового до виконання громадянських і конституційних обов’язків, до успадкування духовних і культурних надбань українського народу, досягнення високої культури взаємин, формування активної громадянської позиції, утвердження національної ідентичності громадян на основі духовно-моральних цінностей Українського народу, національної самобутності.</text:span></text:span><text:span text:style-name="Основной_20_шрифт_20_абзаца"><text:span text:style-name="T14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9">1.</text:p>
          </table:table-cell>
          <table:table-cell table:style-name="Таблица1.A2" office:value-type="string">
            <text:p text:style-name="P13">В планах роботи зі студентами класним<text:line-break/>керівникам груп передбачити заходи по<text:line-break/>формуванню любові до рідної землі,<text:line-break/>людської гідності, національної<text:line-break/>свідомості, формування кращих якостей<text:line-break/>людини, готовності до трудового та<text:line-break/>сімейного життя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P13">Ознайомити студентів-першокурсників з<text:line-break/>історією коледжу <text:line-break/></text:p>
          </table:table-cell>
          <table:table-cell table:style-name="Таблица1.A2" office:value-type="string">
            <text:p text:style-name="P10">вересень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0">Організувати відвідування студентами коледжу виставки зруйнованої російської військової техніки у Києві.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Вчитель історії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ести години спілкування, “</text:span></text:span><text:span text:style-name="Основной_20_шрифт_20_абзаца"><text:span text:style-name="T10">Уроки звитяги”</text:span></text:span><text:span text:style-name="Основной_20_шрифт_20_абзаца"><text:span text:style-name="T14">до Дня захисника </text:span></text:span><text:span text:style-name="Основной_20_шрифт_20_абзаца"><text:span text:style-name="T10">і захисниц </text:span></text:span><text:span text:style-name="Основной_20_шрифт_20_абзаца"><text:span text:style-name="T14"><text:s/>України <text:s/>та Дня українського козацтва <text:line-break/></text:span></text:span></text:p>
          </table:table-cell>
          <table:table-cell table:style-name="Таблица1.A2" office:value-type="string">
            <text:p text:style-name="P10">жовтень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P10">Взяти участь у Всеукаїнської акціїї “Місце шани та вдячності”, розпочати роботу по збору інформації щодо участі випускників закладу у російсько- українскій війні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, <text:span text:style-name="T28">викладачі</text:span>, адміністрація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6.</text:p>
          </table:table-cell>
          <table:table-cell table:style-name="Таблица1.A2" office:value-type="string">
            <text:p text:style-name="P10">Організувати зустрічі з волонтерами,<text:line-break/>учасниками антитерористичної операції<text:line-break/>(далі – АТО), операції об’єднаних сил<text:line-break/>(далі – ООС) та війни, яку російська<text:line-break/>федерація розв’язала і веде проти України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7.</text:p>
          </table:table-cell>
          <table:table-cell table:style-name="Таблица1.A2" office:value-type="string">
            <text:p text:style-name="P13">Організувати та провести виховні години<text:line-break/>по групах щодо відзначення видатних<text:line-break/><text:soft-page-break/>діячів України (згідно з календарем<text:line-break/>знаменних дат)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, викладачі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8.</text:p>
          </table:table-cell>
          <table:table-cell table:style-name="Таблица1.A2" office:value-type="string">
            <text:p text:style-name="P13">Провести тематичну першу лекцію<text:line-break/>2022/2023 навчального року згідно з<text:line-break/>рекомендаціями МОН України <text:line-break/></text:p>
          </table:table-cell>
          <table:table-cell table:style-name="Таблица1.A2" office:value-type="string">
            <text:p text:style-name="P10">Верес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9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Організувати </text:span></text:span><text:span text:style-name="Основной_20_шрифт_20_абзаца"><text:span text:style-name="T10">віртуальні </text:span></text:span><text:span text:style-name="Основной_20_шрифт_20_абзаца"><text:span text:style-name="T14"><text:s/>інформаційні виставки до державних свят та пам’ятних історичних дат 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бібліотека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0.</text:p>
          </table:table-cell>
          <table:table-cell table:style-name="Таблица1.A2" office:value-type="string">
            <text:p text:style-name="P10">Провести виховні години по групах з<text:line-break/>вшанування пам’яті бійців, загиблих під<text:line-break/>час російсько-української війни, виховні<text:line-break/>години, тематичні бесіди про героїчні<text:line-break/>вчинки співвітчизників, які виступили на<text:line-break/>захист незалежності та територіальної<text:line-break/>цілісності України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1.</text:p>
          </table:table-cell>
          <table:table-cell table:style-name="Таблица1.A2" office:value-type="string">
            <text:p text:style-name="P13">Організувати виховні години по групах до<text:line-break/>Шевченківських днів <text:line-break/></text:p>
          </table:table-cell>
          <table:table-cell table:style-name="Таблица1.A2" office:value-type="string">
            <text:p text:style-name="P10">Березень 2023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2.</text:p>
          </table:table-cell>
          <table:table-cell table:style-name="Таблица1.A2" office:value-type="string">
            <text:p text:style-name="P13">Провести тематичну виховну годину до<text:line-break/>Дня героїв Небесної сотні <text:line-break/></text:p>
          </table:table-cell>
          <table:table-cell table:style-name="Таблица1.A2" office:value-type="string">
            <text:p text:style-name="P10">20.02.23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3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На заняттях із Захисту України протягом<text:line-break/>рок</text:span></text:span><text:span text:style-name="Основной_20_шрифт_20_абзаца"><text:span text:style-name="T10">у </text:span></text:span><text:span text:style-name="Основной_20_шрифт_20_абзаца"><text:span text:style-name="T14">приділяти увагу історії Збройних Сил<text:line-break/>України та патріотичним почуттям молоді 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Викладач предмету Захист України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4.</text:p>
          </table:table-cell>
          <table:table-cell table:style-name="Таблица1.A2" office:value-type="string">
            <text:p text:style-name="P13">Провести виховні години по групах до<text:line-break/>Дня Гідності та Свободи <text:line-break/></text:p>
          </table:table-cell>
          <table:table-cell table:style-name="Таблица1.A2" office:value-type="string">
            <text:p text:style-name="P10">20.11-25.11.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Table_20_Contents"><text:span text:style-name="Основной_20_шрифт_20_абзаца"><text:span text:style-name="T1">1</text:span></text:span><text:span text:style-name="Основной_20_шрифт_20_абзаца"><text:span text:style-name="T10">5</text:span></text:span><text:span text:style-name="Основной_20_шрифт_20_абзаца"><text:span text:style-name="T1">.</text:span></text:span></text:p>
          </table:table-cell>
          <table:table-cell table:style-name="Таблица1.A2" office:value-type="string">
            <text:p text:style-name="P13">Провести виховні години по групах до дня<text:line-break/>пам’яті жертв Голодомору 1932-1933 рр.<text:line-break/><text:line-break/></text:p>
          </table:table-cell>
          <table:table-cell table:style-name="Таблица1.A2" office:value-type="string">
            <text:p text:style-name="P9">26.11.22</text:p>
          </table:table-cell>
          <table:table-cell table:style-name="Таблица1.A2" office:value-type="string">
            <text:p text:style-name="P10">Класні керівники груп, вчителі історії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Table_20_Contents"><text:span text:style-name="Основной_20_шрифт_20_абзаца"><text:span text:style-name="T1">1</text:span></text:span><text:span text:style-name="Основной_20_шрифт_20_абзаца"><text:span text:style-name="T10">6</text:span></text:span><text:span text:style-name="Основной_20_шрифт_20_абзаца"><text:span text:style-name="T1">.</text:span></text:span></text:p>
          </table:table-cell>
          <table:table-cell table:style-name="Таблица1.A2" office:value-type="string">
            <text:p text:style-name="P13">Організувати зустрічі з воїнами різного<text:line-break/>роду військ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Table_20_Contents"><text:span text:style-name="Основной_20_шрифт_20_абзаца"><text:span text:style-name="T1">1</text:span></text:span><text:span text:style-name="Основной_20_шрифт_20_абзаца"><text:span text:style-name="T10">7</text:span></text:span><text:span text:style-name="Основной_20_шрифт_20_абзаца"><text:span text:style-name="T1">.</text:span></text:span></text:p>
          </table:table-cell>
          <table:table-cell table:style-name="Таблица1.A2" office:value-type="string">
            <text:p text:style-name="P13">Провести заходи, присвячені героїчним<text:line-break/>подвигам українських воїнів, боротьбі за<text:line-break/>територіальну цілісність і незалежність<text:line-break/><text:soft-page-break/>України:<text:line-break/>- до Дня пам’яті Героїв Крут;<text:line-break/>- до Дня українського добровольця</text:p>
          </table:table-cell>
          <table:table-cell table:style-name="Таблица1.A2" office:value-type="string">
            <text:p text:style-name="P9">29.01.2022</text:p>
          </table:table-cell>
          <table:table-cell table:style-name="Таблица1.A2" office:value-type="string">
            <text:p text:style-name="P10">Викладачі історії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8.</text:p>
          </table:table-cell>
          <table:table-cell table:style-name="Таблица1.A2" office:value-type="string">
            <text:p text:style-name="P10">Здійснити анкетування студентів з метою<text:line-break/>визначення рівня обізнаності з проблеми<text:line-break/>тероризму та екстремістської діяльності<text:line-break/></text:p>
          </table:table-cell>
          <table:table-cell table:style-name="Таблица1.A2" office:value-type="string">
            <text:p text:style-name="P10">Листопад-грудень 2022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відувач<text:line-break/>відділенням, класні<text:line-break/>керівники груп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9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0">З</text:span></text:span><text:span text:style-name="Основной_20_шрифт_20_абзаца"><text:span text:style-name="T14">абезпечити серед учасників освітнього<text:line-break/>процесу інформативно-роз′яснювальну та<text:line-break/>профілактичну роботу, спрямовану на<text:line-break/>неприйнятність тероризму та відмову від<text:line-break/>ідей використання терористичних методів<text:line-break/>для досягнення мети .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відувач<text:line-break/>відділенням, класні<text:line-break/>керівники груп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0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0">Відзначити історичні дати нашої<text:line-break/>держави з метою виховання у молоді<text:line-break/>поваги до духовної спадщини народу за<text:line-break/>історичним календарем</text:span></text:span><text:span text:style-name="Основной_20_шрифт_20_абзаца"><text:span text:style-name="T17"><text:line-break/></text:span></text:span><text:span text:style-name="Основной_20_шрифт_20_абзаца"><text:span text:style-name="T10"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</text:p>
            <text:p text:style-name="P10">викладачі історії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1.</text:p>
          </table:table-cell>
          <table:table-cell table:style-name="Таблица1.A2" office:value-type="string">
            <text:p text:style-name="P13">Підготувати і провести по групах виховні<text:line-break/>години до Дня української писемності та<text:line-break/>мови (за окремим планом)</text:p>
          </table:table-cell>
          <table:table-cell table:style-name="Таблица1.A2" office:value-type="string">
            <text:p text:style-name="P10">листопад</text:p>
          </table:table-cell>
          <table:table-cell table:style-name="Таблица1.A2" office:value-type="string">
            <text:p text:style-name="P10">Викладачі української мови та літератур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2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Організувати та провести виховні години<text:line-break/>до </text:span></text:span><text:span text:style-name="Основной_20_шрифт_20_абзаца"><text:span text:style-name="T10">80</text:span></text:span><text:span text:style-name="Основной_20_шрифт_20_абзаца"><text:span text:style-name="T14">-річниці </text:span></text:span><text:span text:style-name="Основной_20_шрифт_20_абзаца"><text:span text:style-name="T10">створення УПА</text:span></text:span></text:p>
          </table:table-cell>
          <table:table-cell table:style-name="Таблица1.A2" office:value-type="string">
            <text:p text:style-name="P10">жовтень</text:p>
          </table:table-cell>
          <table:table-cell table:style-name="Таблица1.A2" office:value-type="string">
            <text:p text:style-name="P10">Викладачі історії</text:p>
          </table:table-cell>
          <table:table-cell table:style-name="Таблица1.E3" office:value-type="string">
            <text:p text:style-name="P9"/>
          </table:table-cell>
        </table:table-row>
        <table:table-row table:style-name="Таблица1.49">
          <table:table-cell table:style-name="Таблица1.A2" office:value-type="string">
            <text:p text:style-name="P10">23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одити зі студентами історико<text:line-break/>краєзнавчі екскурсії по </text:span></text:span><text:span text:style-name="Основной_20_шрифт_20_абзаца"><text:span text:style-name="T10">країні, </text:span></text:span><text:span text:style-name="Основной_20_шрифт_20_абзаца"><text:span text:style-name="T14">місту (віртуально).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викладачі, класні керівник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4.</text:p>
          </table:table-cell>
          <table:table-cell table:style-name="Таблица1.A2" office:value-type="string">
            <text:p text:style-name="P13">Провести виховні години по групах до<text:line-break/>Міжнародного Дня рідної мови</text:p>
          </table:table-cell>
          <table:table-cell table:style-name="Таблица1.A2" office:value-type="string">
            <text:p text:style-name="P10">Лютий 2023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5.</text:p>
          </table:table-cell>
          <table:table-cell table:style-name="Таблица1.A2" office:value-type="string">
            <text:p text:style-name="P13">П<text:span text:style-name="T24">ланувати перегляди </text:span><text:s/><text:span text:style-name="T22">відеофільм</text:span><text:span text:style-name="T24">ів </text:span><text:span text:style-name="T22">на</text:span> військово-патріотичну тематику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6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Вивчати на лекціях і семінарах героїчну<text:line-break/>історію українського народу, його<text:line-break/>культуру та </text:span></text:span><text:span text:style-name="Основной_20_шрифт_20_абзаца"><text:span text:style-name="T10">традиції. </text:span></text:span><text:span text:style-name="Основной_20_шрифт_20_абзаца"><text:span text:style-name="T14"><text:s/></text:span></text:span><text:span text:style-name="Основной_20_шрифт_20_абзаца"><text:span text:style-name="T1"><text:line-break/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Вчителі історії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7.</text:p>
          </table:table-cell>
          <table:table-cell table:style-name="Таблица1.A2" office:value-type="string">
            <text:p text:style-name="P16"><text:span text:style-name="Основной_20_шрифт_20_абзаца"><text:span text:style-name="T21">Провести виховні години до Дня </text:span></text:span><text:span text:style-name="Основной_20_шрифт_20_абзаца"><text:span text:style-name="T10">вшанування пам’яті дітей, які загинули внаслідок збройної агресії російської федерації проти України. </text:span></text:span></text:p>
          </table:table-cell>
          <table:table-cell table:style-name="Таблица1.A2" office:value-type="string">
            <text:p text:style-name="P10"><text:span text:style-name="T27">4 ч</text:span>ервен<text:span text:style-name="T27">я</text:span> 2023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<text:soft-page-break/>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8.</text:p>
          </table:table-cell>
          <table:table-cell table:style-name="Таблица1.A2" office:value-type="string">
            <text:p text:style-name="P13">Проведення Дня Європи в коледжі</text:p>
          </table:table-cell>
          <table:table-cell table:style-name="Таблица1.A2" office:value-type="string">
            <text:p text:style-name="P10">Травень 2023</text:p>
          </table:table-cell>
          <table:table-cell table:style-name="Таблица1.A2" office:value-type="string">
            <text:p text:style-name="P10">Викладачі іноземної мови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9.</text:p>
          </table:table-cell>
          <table:table-cell table:style-name="Таблица1.A2" office:value-type="string">
            <text:p text:style-name="P10">Реалізація виховних проєктів:<text:line-break/>- поезія народжена війною;<text:line-break/>- рушник єдності;<text:line-break/>- історія одної вишиванки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, бібліотека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30.</text:p>
          </table:table-cell>
          <table:table-cell table:style-name="Таблица1.A2" office:value-type="string">
            <text:p text:style-name="P13">Зустрічі колективу із особами, які<text:line-break/>перебували у полоні на тимчасово<text:line-break/>окупованих територіях, в рамках акції<text:line-break/>«Бранці Кремля”.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9">IV</text:span></text:span><text:span text:style-name="Основной_20_шрифт_20_абзаца"><text:span text:style-name="T15">. </text:span></text:span><text:span text:style-name="Основной_20_шрифт_20_абзаца"><text:span text:style-name="T11">Превентивне та правове виховання.</text:span></text:span></text:p>
            <text:p text:style-name="P13"/>
            <text:p text:style-name="Table_20_Contents"><text:span text:style-name="Основной_20_шрифт_20_абзаца"><text:span text:style-name="T11">Мета: прищеплення поваги до прав і свобод людини і громадянина; виховання поваги до<text:line-break/>Конституції, законів України, державних символів України; формування правової і політичної грамотності студента; розвиток відповідальності і самостійності; спонукання студентів до активної протидії правопорушенням, антигромадській позиції ; реалізація з</text:span></text:span><text:span text:style-name="Основной_20_шрифт_20_абзаца"><text:span text:style-name="T15">аходів спрямованих на попередження злочинності <text:line-break/>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<text:s text:c="4"/>Проводити виховні години по групах<text:line-break/>щодо протидії хабарництву, ловживанням<text:line-break/>і корупції в закладах освіти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одити тематичні лекції в межах<text:line-break/>вивчення предметів (дисциплін) «Історія<text:line-break/>України», «Основи правознавства»,<text:line-break/>«Філософія», “</text:span></text:span><text:span text:style-name="Основной_20_шрифт_20_абзаца"><text:span text:style-name="T10">Громадянська освіта”</text:span></text:span><text:span text:style-name="Основной_20_шрифт_20_абзаца"><text:span text:style-name="T14"> спрямовані на отримання<text:line-break/>знань про роль Основного Закону в<text:line-break/>українському державотворенні </text:span></text:span><text:span text:style-name="Основной_20_шрифт_20_абзаца"><text:span text:style-name="T10">з</text:span></text:span><text:span text:style-name="Основной_20_шрифт_20_абзаца"><text:span text:style-name="T14">гідно<text:line-break/>навчальних програм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Викладачі історії</text:p>
          </table:table-cell>
          <table:table-cell table:style-name="Таблица1.E3" office:value-type="string">
            <text:p text:style-name="Table_20_Contents"><text:span text:style-name="Основной_20_шрифт_20_абзаца"><text:span text:style-name="T1"><text:s/></text:span></text:span></text:p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3">Провести цикл бесід на теми морально<text:line-break/>правового виховання, питань<text:line-break/>попередження правопорушень та<text:line-break/>злочинності серед студентів, зустрічі з<text:line-break/>представниками правоохоронних органів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Вести облік студентів, схильних до<text:line-break/>правопорушень та до пропусків занять без<text:line-break/>поважних причин</text:span></text:span><text:span text:style-name="Основной_20_шрифт_20_абзаца"><text:span text:style-name="T18"><text:line-break/></text:span></text:span><text:span text:style-name="Основной_20_шрифт_20_абзаца"><text:span text:style-name="T14">Участь студентів коледжу у засіданнях<text:line-break/>студентського самоврядування коледжу.</text:span></text:span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, зав. віддііленнями</text:p>
          </table:table-cell>
          <table:table-cell table:style-name="Таблица1.E3" office:value-type="string">
            <text:p text:style-name="P13"/>
          </table:table-cell>
        </table:table-row>
        <text:soft-page-break/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P13">Участь студентів коледжу у засіданнях<text:line-break/>студентського самоврядування коледжу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Члени студентського самоврядування коледжу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6.</text:p>
          </table:table-cell>
          <table:table-cell table:style-name="Таблица1.A2" office:value-type="string">
            <text:p text:style-name="P13">Розмістити нормативні документи з<text:line-break/>виховної роботи на сайті коледжу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Заступник директора з виховної робот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7.</text:p>
          </table:table-cell>
          <table:table-cell table:style-name="Таблица1.A2" office:value-type="string">
            <text:p text:style-name="P10">Проводити засідання комісії з<text:line-break/>профілактики правопорушень з метою<text:line-break/>запобігання девіантній поведінці,<text:line-break/>антисоціальним явищам, профілактики<text:line-break/>правопорушень серед студентів;<text:line-break/>запобігання негативного впливу<text:line-break/>інформації, яка містить елементи<text:line-break/>жорстокості, насильства, порнографії,<text:line-break/>пропаганди тютюнопаління, наркоманії,<text:line-break/>пияцтва, асоціальної поведінки .<text:line-break/></text:p>
          </table:table-cell>
          <table:table-cell table:style-name="Таблица1.A2" office:value-type="string">
            <text:p text:style-name="P10">За окремим планом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, зав. відділенням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8.</text:p>
          </table:table-cell>
          <table:table-cell table:style-name="Таблица1.A2" office:value-type="string">
            <text:p text:style-name="P13">Провести Місячник правових знань (за<text:line-break/>окремим планом). <text:line-break/></text:p>
          </table:table-cell>
          <table:table-cell table:style-name="Таблица1.A2" office:value-type="string">
            <text:p text:style-name="P10">Березень 2023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, викладач основ правознавства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9.</text:p>
          </table:table-cell>
          <table:table-cell table:style-name="Таблица1.A2" office:value-type="string">
            <text:p text:style-name="P13">Проводити виховні години по групах з<text:line-break/>профілактики поширення ксенофобських і<text:line-break/>расистських проявів серед студентської<text:line-break/>молоді.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0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2">Систематично проводити індивідуально<text:line-break/>профілактичну роботу зі студентами<text:line-break/>сиротами, позбавленими батьківського<text:line-break/>піклування та тими дітьми, що<text:line-break/>потребують психологічного та<text:line-break/>адміністративного захисту<text:line-break/>(ВПО , діти учасників бойових дій) .</text:span></text:span><text:span text:style-name="Основной_20_шрифт_20_абзаца"><text:span text:style-name="T10"><text:line-break/></text:span></text:span></text:p>
          </table:table-cell>
          <table:table-cell table:style-name="Таблица1.A2" office:value-type="string">
            <text:p text:style-name="P10">Протягом року, систематично</text:p>
          </table:table-cell>
          <table:table-cell table:style-name="Таблица1.A2" office:value-type="string">
            <text:p text:style-name="P10">Заступник директора з виховної роботи, психолог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1.</text:p>
          </table:table-cell>
          <table:table-cell table:style-name="Таблица1.A2" office:value-type="string">
            <text:p text:style-name="P13">Проводити виховні години по групах<text:line-break/>спрямовані на профілактику торгівлі<text:line-break/>людьми (за окремим планом).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2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ести бесіди та правовиховні години з<text:line-break/>нагоди Дня вшанування учасників<text:line-break/></text:span></text:span><text:soft-page-break/><text:span text:style-name="Основной_20_шрифт_20_абзаца"><text:span text:style-name="T14">бойових дій на території інших держа</text:span></text:span><text:span text:style-name="Основной_20_шрифт_20_абзаца"><text:span text:style-name="T10">в.</text:span></text:span></text:p>
          </table:table-cell>
          <table:table-cell table:style-name="Таблица1.A2" office:value-type="string">
            <text:p text:style-name="P10">Лютий 2023</text:p>
          </table:table-cell>
          <table:table-cell table:style-name="Таблица1.A2" office:value-type="string">
            <text:p text:style-name="P10"><text:s/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/>
            <text:p text:style-name="P10">13.</text:p>
          </table:table-cell>
          <table:table-cell table:style-name="Таблица1.A2" office:value-type="string">
            <text:p text:style-name="P13"/>
            <text:p text:style-name="P13"><text:s/>Інформувати студентів про стягнення за<text:line-break/>адміністративні порушення</text:p>
          </table:table-cell>
          <table:table-cell table:style-name="Таблица1.A2" office:value-type="string">
            <text:p text:style-name="P10"/>
            <text:p text:style-name="P10">Протягом року</text:p>
          </table:table-cell>
          <table:table-cell table:style-name="Таблица1.A2" office:value-type="string">
            <text:p text:style-name="P10"/>
            <text:p text:style-name="P10">Викладач основ правознавства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9">V. </text:span></text:span><text:span text:style-name="Основной_20_шрифт_20_абзаца"><text:span text:style-name="T11">Художньо-естетичне виховання<text:line-break/></text:span></text:span><text:span text:style-name="Основной_20_шрифт_20_абзаца"><text:span text:style-name="T19">Мета: оволодіння духовними і культурними надбаннями людства, українського народу;<text:line-break/>формування естетичних смаків і культури поведінки; організація змістовного дозвілля; розвиток<text:line-break/>естетичних потреб і почуттів, художніх здібностей і творчої діяльності; вироблення умінь<text:line-break/>примножувати культурно-мистецькі надбання народу, відчувати і відтворювати прекрасне у<text:line-break/>повсякденному житті.</text:span></text:span><text:span text:style-name="Основной_20_шрифт_20_абзаца"><text:span text:style-name="T11"> 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P13">Формувати у студентів естетичні<text:line-break/>погляди, смаки, що ґрунтуються на<text:line-break/>найкращих надбаннях світової культури<text:line-break/>та українських народних традиціях. <text:line-break/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Заступник директора з виховної роботи, викладачі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одити віртуальні екскурсії по<text:line-break/>історичних місцях </text:span></text:span><text:span text:style-name="Основной_20_шрифт_20_абзаца"><text:span text:style-name="T10">України.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0"><text:s/>Організувати та провести мистецьку виставку Київських митців “Бонсай. Едем”</text:p>
          </table:table-cell>
          <table:table-cell table:style-name="Таблица1.A2" office:value-type="string">
            <text:p text:style-name="P10">Лютий 2023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ідготувати і провести фотовиставку<text:line-break/>«</text:span></text:span><text:span text:style-name="Основной_20_шрифт_20_абзаца"><text:span text:style-name="T10">Війна, очима студентів”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Лютий 2023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P13">Ознайомлювати студентів з шедеврами<text:line-break/>світового мистецтва (відвідування<text:line-break/>студентами театру, музеїв, художніх<text:line-break/>виставок- віртуальне відвідування.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11">VI. Морально-етичне виховання<text:line-break/></text:span></text:span><text:span text:style-name="Основной_20_шрифт_20_абзаца"><text:span text:style-name="T19">Мета: утвердження моральних цінностей; формування високих моральних якостей; виховання<text:line-break/>культури поведінки як в коледжі, так і за його межами; становлення етики міжетнічних відносин<text:line-break/>та культури міжнаціональних стосунків; формування почуття власної гідності, честі, свободи,<text:line-break/>рівності, працелюбності, самодисципліни.</text:span></text:span><text:span text:style-name="Основной_20_шрифт_20_абзаца"><text:span text:style-name="T11"> 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/>
            <text:p text:style-name="P10">1.</text:p>
          </table:table-cell>
          <table:table-cell table:style-name="Таблица1.A2" office:value-type="string">
            <text:p text:style-name="P13"/>
            <text:p text:style-name="P13">Вивчати на заняттях морально-етичні<text:line-break/>проблеми, обговорення етичних проблем<text:line-break/>у студентських групах.</text:p>
            <text:p text:style-name="P13"><text:line-break/><text:line-break/><text:soft-page-break/></text:p>
          </table:table-cell>
          <table:table-cell table:style-name="Таблица1.A2" office:value-type="string">
            <text:p text:style-name="P10"/>
            <text:p text:style-name="P10">Протягом року</text:p>
          </table:table-cell>
          <table:table-cell table:style-name="Таблица1.A2" office:value-type="string">
            <text:p text:style-name="P10"/>
            <text:p text:style-name="P10">Заступнк директора з виховної роботи, викладачі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Обычный">Проводити виховні години з метою<text:line-break/>підвищення культури поведінки і<text:line-break/>спілкування студентів:<text:line-break/>- «Зовнішній вигляд та культура<text:line-break/>поведінки студентів»;<text:line-break/>- «Коли тебе зрадив друг»;<text:line-break/>- «У країні добрих і ввічливих людей»;<text:line-break/>- «Косметика – в міру»;<text:line-break/>- «Мистецтво говорити” <text:line-break/>(Інші теми за вибором )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3">Проводити круглі столи та ділові ігри з<text:line-break/>проблем етики <text:s/>спілкування та<text:line-break/>етикету.<text:line-break/>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Викладачі, практичний психолог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P13">Проводити тематичні години до Дня<text:line-break/>людей похилого віку та Дня ветерана</text:p>
          </table:table-cell>
          <table:table-cell table:style-name="Таблица1.A2" office:value-type="string">
            <text:p text:style-name="P10">Жовт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одити анкетування та співбесіди<text:line-break/>студентів з практичним психологом<text:line-break/>коледжу. <text:s/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Практичний психолог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6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Організувати перегляд відеофільмів на<text:line-break/>теми моралі, етики та естетик</text:span></text:span><text:span text:style-name="Основной_20_шрифт_20_абзаца"><text:span text:style-name="T10">и.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7.</text:p>
          </table:table-cell>
          <table:table-cell table:style-name="Таблица1.A2" office:value-type="string">
            <text:p text:style-name="P13">Залучати студентів до волонтерського<text:line-break/>руху, встановлення контактів з<text:line-break/>громадськими організаціями міста, зі<text:line-break/>службою соціального захисту міського<text:line-break/>виконавчого комітету.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/>
            <text:p text:style-name="P10">8.</text:p>
          </table:table-cell>
          <table:table-cell table:style-name="Таблица1.A2" office:value-type="string">
            <text:p text:style-name="P13"/>
            <text:p text:style-name="P13">Проводити виховні години по групах до<text:line-break/>Міжнародного дня людей похилого віку<text:line-break/>(провідування ветеранів-викладачів, надання допомоги, участь у міських заходах).<text:line-break/></text:p>
          </table:table-cell>
          <table:table-cell table:style-name="Таблица1.A2" office:value-type="string">
            <text:p text:style-name="P10"/>
            <text:p text:style-name="P10">Протягом року</text:p>
          </table:table-cell>
          <table:table-cell table:style-name="Таблица1.A2" office:value-type="string">
            <text:p text:style-name="P10"/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11">VІI. Трудове виховання<text:line-break/></text:span></text:span><text:span text:style-name="Основной_20_шрифт_20_абзаца"><text:span text:style-name="T19">Мета: формування особистості, яка свідомо та творчо ставиться до праці в умовах ринкової<text:line-break/>економіки; розвиток ділових якостей особистості, організованості, дисциплінованості, умінь<text:line-break/>самостійно та ефективно працювати.</text:span></text:span><text:span text:style-name="Основной_20_шрифт_20_абзаца"><text:span text:style-name="T11"> 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P13">Формувати у студентів працелюбність,<text:line-break/>риси умілого господаря, що володіє<text:line-break/>відповідними навичками та вміннями,<text:line-break/>проф. майстерністю на основі сучасних<text:line-break/>знань про ринкову економіку <text:line-break/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викладачі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P13">Залучати студентів до науково-технічної<text:line-break/>творчості та винахідництва <text:line-break/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викладачі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table:number-columns-spanned="4" office:value-type="string">
            <text:p text:style-name="Table_20_Contents"><text:span text:style-name="Основной_20_шрифт_20_абзаца"><text:span text:style-name="T9">VІІI. Фізичне виховання та утвердження здорового способу життя<text:line-break/></text:span></text:span><text:span text:style-name="Основной_20_шрифт_20_абзаца"><text:span text:style-name="T20">Мета: виховання відповідального ставлення до власного здоров’я, здорового способу життя; фізичне,психічне та духовне загартування; формування фізичних здібностей студента, зміцненняйого здоров’я, прагнення до гармонії тіла і духу, людини і природи; змістовна організація дозвілля, залучення до фізичної культури і спорту всіх студентів; формування потреби у безпечній поведінці, протидія та запобігання негативним звичкам, профілактика захворювань.</text:span></text:span><text:span text:style-name="Основной_20_шрифт_20_абзаца"><text:span text:style-name="T9"> </text:span></text:span><text:span text:style-name="Основной_20_шрифт_20_абзаца"><text:span text:style-name="T1"><text:line-break/><text:line-break/></text:span></text:span></text:p>
          </table:table-cell>
          <table:covered-table-cell/>
          <table:covered-table-cell/>
          <table:covered-table-cell/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P13">Проводити широку роз’яснювальну і<text:line-break/>ознайомчу роботу з питань фізичної<text:line-break/>культури і спорту, здорового способу<text:line-break/>життя.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ст. директора з<text:line-break/>виховної роботи,<text:line-break/>викладачі фізичного<text:line-break/>виховання, класні<text:line-break/>керівники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ести День здоров’я для викладачів та<text:line-break/>студенті</text:span></text:span><text:span text:style-name="Основной_20_шрифт_20_абзаца"><text:span text:style-name="T10">в.</text:span></text:span></text:p>
          </table:table-cell>
          <table:table-cell table:style-name="Таблица1.A2" office:value-type="string">
            <text:p text:style-name="P10">квітень-травень</text:p>
          </table:table-cell>
          <table:table-cell table:style-name="Таблица1.A2" office:value-type="string">
            <text:p text:style-name="P10">Викладачі фізичного виховання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3">Провести цикл бесід з питань<text:line-break/>попередження наркоманії та СНІДу<text:line-break/></text:p>
          </table:table-cell>
          <table:table-cell table:style-name="Таблица1.A2" office:value-type="string">
            <text:p text:style-name="P10">За планом класних керівників груп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одити бесіди з питань правильного<text:line-break/>здорового харчування, уникнення<text:line-break/>простудних та інфекційних захворювань,<text:line-break/>загартування то</text:span></text:span><text:span text:style-name="Основной_20_шрифт_20_абзаца"><text:span text:style-name="T10">що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ст. директора з<text:line-break/>виховної роботи,<text:line-break/>викладачі фізичного<text:line-break/>виховання, класні<text:line-break/>керівники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P13">Організувати роботу спортивних<text:line-break/>майданчиків та спортзалу коледжу у<text:line-break/>позаурочний час<text:line-break/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 фізичного<text:line-break/>виховання</text:span></text:span>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6.</text:p>
          </table:table-cell>
          <table:table-cell table:style-name="Таблица1.A2" office:value-type="string">
            <text:p text:style-name="P13">Провести виховні години по групах до<text:line-break/>Всесвітнього дня боротьби проти СНІДу<text:line-break/>(за окремим планом).<text:line-break/></text:p>
          </table:table-cell>
          <table:table-cell table:style-name="Таблица1.A2" office:value-type="string">
            <text:p text:style-name="P10">Грудень 2022</text:p>
          </table:table-cell>
          <table:table-cell table:style-name="Таблица1.A2" office:value-type="string">
            <text:p text:style-name="P10">Класні керівники груп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7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одити лекції-тренінги з </text:span></text:span><text:span text:style-name="Основной_20_шрифт_20_абзаца"><text:span text:style-name="T10">тем:</text:span></text:span></text:p>
            <text:p text:style-name="Table_20_Contents"><text:span text:style-name="Основной_20_шрифт_20_абзаца"><text:span text:style-name="T10">- правла поведінки в умовах надзвичайної </text:span></text:span><text:soft-page-break/><text:span text:style-name="Основной_20_шрифт_20_абзаца"><text:span text:style-name="T10">ситуації воєнного характеру;</text:span></text:span></text:p>
            <text:p text:style-name="Table_20_Contents"><text:span text:style-name="Основной_20_шрифт_20_абзаца"><text:span text:style-name="T10">- воєнний стан, надзвичайна ситуація — заборони та обмеження;</text:span></text:span></text:p>
            <text:p text:style-name="Table_20_Contents"><text:span text:style-name="Основной_20_шрифт_20_абзаца"><text:span text:style-name="T10">- що таке “тривожна валіза”, як підготувати, що покласти;</text:span></text:span></text:p>
            <text:p text:style-name="Table_20_Contents"><text:span text:style-name="Основной_20_шрифт_20_абзаца"><text:span text:style-name="T10">- як діяти в умовах хімічної атаки;</text:span></text:span></text:p>
            <text:p text:style-name="Table_20_Contents"><text:span text:style-name="Основной_20_шрифт_20_абзаца"><text:span text:style-name="T10">- що робити, якщо виявлено підозрілий або вибухонебезпечний предмет;</text:span></text:span></text:p>
            <text:p text:style-name="Table_20_Contents"><text:span text:style-name="Основной_20_шрифт_20_абзаца"><text:span text:style-name="T10">- надання першої медичної допомоги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 фізичного<text:line-break/>виховання, класні </text:span></text:span><text:soft-page-break/><text:span text:style-name="Основной_20_шрифт_20_абзаца"><text:span text:style-name="T17">керівники груп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8.</text:p>
          </table:table-cell>
          <table:table-cell table:style-name="Таблица1.A2" office:value-type="string">
            <text:p text:style-name="P13">Провести виховні години по групах до<text:line-break/>Всесвітнього дня боротьби з<text:line-break/>туберкульозом<text:line-break/></text:p>
          </table:table-cell>
          <table:table-cell table:style-name="Таблица1.A2" office:value-type="string">
            <text:p text:style-name="P10">Квітень 2023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9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Знайомити студентів з історією<text:line-break/>спортивного руху, з видатними<text:line-break/>досягненнями українських спортсменів, зі<text:line-break/>спортивними тради</text:span></text:span><text:span text:style-name="Основной_20_шрифт_20_абзаца"><text:span text:style-name="T10">ціями</text:span></text:span><text:span text:style-name="Основной_20_шрифт_20_абзаца"><text:span text:style-name="T14"> 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 фізичного<text:line-break/>виховання</text:span></text:span>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10.</text:p>
          </table:table-cell>
          <table:table-cell table:style-name="Таблица1.A2" office:value-type="string">
            <text:p text:style-name="P13">Провести санітарно-гігієнічне навчання<text:line-break/>для студентів груп нового набору на теми:<text:line-break/>- Венеричні захворювання та гігієна<text:line-break/>статевого життя;<text:line-break/>- Особиста гігієна;<text:line-break/>- Про фізичне тренування;<text:line-break/>- Режим праці і відпочинку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ст. директора з<text:line-break/>виховної роботи,<text:line-break/>класні керівники<text:line-break/>груп,<text:line-break/>викладачі фіз.<text:line-break/>виховання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11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едення змагань з військово<text:line-break/>прикладних видів спорту </text:span></text:span><text:span text:style-name="Основной_20_шрифт_20_абзаца"><text:span text:style-name="T10">( по завершенню <text:s/>військового </text:span></text:span><text:span text:style-name="Основной_20_шрифт_20_абзаца"><text:span text:style-name="T1"><text:s/></text:span></text:span><text:span text:style-name="Основной_20_шрифт_20_абзаца"><text:span text:style-name="T10">стану)</text:span></text:span><text:span text:style-name="Основной_20_шрифт_20_абзаца"><text:span text:style-name="T1"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 фіз.<text:line-break/>виховання, класні<text:line-break/>керівники груп,<text:line-break/>викладачі предмету<text:line-break/>«Захист України»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11">ІX. Екологічне виховання<text:line-break/></text:span></text:span><text:span text:style-name="Основной_20_шрифт_20_абзаца"><text:span text:style-name="T19">Мета: формування основ глобального екологічного мислення та екологічної культури особистості,<text:line-break/>почуття відповідальності за природу як національне багатство; залучення студентів до активної<text:line-break/>природоохоронної діяльності, оволодіння знаннями та практичними вміннями раціонального<text:line-break/>природокористування.</text:span></text:span><text:span text:style-name="Основной_20_шрифт_20_абзаца"><text:span text:style-name="T11"> 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P13">Порушувати актуальні екологічні питання<text:line-break/>під час проведення лекцій, практичних та<text:line-break/>семінарських занять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 біології і<text:line-break/>екології</text:span></text:span>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Залучення студентів до заходів з<text:line-break/>озеленення території коледжу</text:span></text:span><text:span text:style-name="Основной_20_шрифт_20_абзаца"><text:span text:style-name="T18"> </text:span></text:span><text:span text:style-name="Основной_20_шрифт_20_абзаца"><text:span text:style-name="T17">( після завершення військових дій))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АГР</text:p>
          </table:table-cell>
          <table:table-cell table:style-name="Таблица1.E3" office:value-type="string">
            <text:p text:style-name="P9"/>
          </table:table-cell>
        </table:table-row>
        <text:soft-page-break/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Організовувати та проводити походи по<text:line-break/>рідному краю з метою ознайомлення<text:line-break/>студентів з визначними пам’ятками<text:line-break/> краю </text:span></text:span><text:span text:style-name="Основной_20_шрифт_20_абзаца"><text:span text:style-name="T1">(</text:span></text:span><text:span text:style-name="Основной_20_шрифт_20_абзаца"><text:span text:style-name="T10">по завершенню військових дій</text:span></text:span><text:span text:style-name="Основной_20_шрифт_20_абзаца"><text:span text:style-name="T1">).<text:line-break/></text:span></text:span>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, класні<text:line-break/>керівники груп</text:span></text:span>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Організувати роботу по забезпеченню<text:line-break/>чистоти і порядку на території коледжу </text:span></text:span><text:span text:style-name="Основной_20_шрифт_20_абзаца"><text:span text:style-name="T10">( по завершенню військових дій).</text:span></text:span><text:span text:style-name="Основной_20_шрифт_20_абзаца"><text:span text:style-name="T14"> 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АГР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Залучати студентів до озеленення<text:line-break/>території навчального закладу, </text:span></text:span><text:span text:style-name="Основной_20_шрифт_20_абзаца"><text:span text:style-name="T10">міста Дружківка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АГР, викладачі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6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Провести Тиждень екології (за окремим<text:line-break/>планом) </text:span></text:span><text:span text:style-name="Основной_20_шрифт_20_абзаца"><text:span text:style-name="T18">.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Квітень 2023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ст. директора з<text:line-break/>виховної роботи,<text:line-break/>викладачі біології та<text:line-break/>екології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7.</text:p>
          </table:table-cell>
          <table:table-cell table:style-name="Таблица1.A2" office:value-type="string">
            <text:p text:style-name="P13">Провести виховні години по групах з<text:line-break/>відзначення Дня вшанування учасників<text:line-break/>ліквідації наслідків аварії на ЧАЕС<text:line-break/></text:p>
          </table:table-cell>
          <table:table-cell table:style-name="Таблица1.A2" office:value-type="string">
            <text:p text:style-name="P10">Квітень 2023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ст. директора з<text:line-break/>виховної роботи,<text:line-break/>викладачі біології та<text:line-break/>екології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11">Х. Сімейно-родинне виховання<text:line-break/></text:span></text:span><text:span text:style-name="Основной_20_шрифт_20_абзаца"><text:span text:style-name="T19">Мета: підготовка студентів до сімейного життя, родинних відносин; залучення батьків до спільного виховання студентів; виховання у студентів загальнолюдських норм поведінки у стосунках юнаків та дівчат, якостей сім’янина.</text:span></text:span><text:span text:style-name="Основной_20_шрифт_20_абзаца"><text:span text:style-name="T11"> 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P13">В планах роботи керівників груп<text:line-break/>передбачити виховні години та проводити<text:line-break/>роботу серед студентів, що сприятиме<text:line-break/>вихованню фізично та морально здорової<text:line-break/>людини; знайомити студентів з<text:line-break/>законодавством про шлюб та сім’ю, з<text:line-break/>основами етики та психології сімейного<text:line-break/>життя.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Заступник директора з виховної роботи, класні керівники 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6">Організовувати семінари, «круглі столи»,<text:line-break/>бесіди, конференції з проблем культури,<text:line-break/>поведінки, відносин в сім’ї, зустрічі з<text:line-break/>гінекологом, психологом у навчальних<text:line-break/>групах <text:s/>на теми сімейно-родинного виховання .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P10">Класні керівники груп, психолог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3">Індивідуальна робота зі студентами та їх<text:line-break/>батьками:<text:line-break/>на рівні керівника групи<text:line-break/>на рівні зав. відділення<text:line-break/><text:soft-page-break/>на рівні заступника директора <text:line-break/></text:p>
          </table:table-cell>
          <table:table-cell table:style-name="Таблица1.A2" office:value-type="string">
            <text:p text:style-name="P10">За запитом</text:p>
          </table:table-cell>
          <table:table-cell table:style-name="Таблица1.A2" office:value-type="string">
            <text:p text:style-name="P10">класні керівники<text:line-break/>груп,<text:line-break/>зав. відділень<text:line-break/>заст. директора <text:line-break/><text:soft-page-break/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Індивідуальна робота з опікунами<text:line-break/>пільгових категорій </text:span></text:span><text:span text:style-name="Основной_20_шрифт_20_абзаца"><text:span text:style-name="T10">студентів. 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систематично</text:p>
          </table:table-cell>
          <table:table-cell table:style-name="Таблица1.A2" office:value-type="string">
            <text:p text:style-name="P10">Заступник директора з виховної роботи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P13">Організувати інформованість батьків з<text:line-break/>питань успішності і відвідування<text:line-break/>студентами занять.</text:p>
          </table:table-cell>
          <table:table-cell table:style-name="Таблица1.A2" office:value-type="string">
            <text:p text:style-name="P10">постійно</text:p>
          </table:table-cell>
          <table:table-cell table:style-name="Таблица1.A2" office:value-type="string">
            <text:p text:style-name="P10">Заступник директора, класні керівники <text:s/>груп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table:number-columns-spanned="5" office:value-type="string">
            <text:p text:style-name="Table_20_Contents"><text:span text:style-name="Основной_20_шрифт_20_абзаца"><text:span text:style-name="T11">ХI. Профорієнтаційне виховання<text:line-break/></text:span></text:span><text:span text:style-name="Основной_20_шрифт_20_абзаца"><text:span text:style-name="T19">Мета: виховання працелюбної особистості; формування відповідних навичок та вмінь, професійної майстерності; прищеплення любові до праці та обраної професії; формування свідомого та відповідального ставлення до навчання, оволодіння професією; підготовка до життя в умовах ринкової економіки та конкуренції; мотивація до ознайомлення з професійними новаціями</text:span></text:span><text:span text:style-name="Основной_20_шрифт_20_абзаца"><text:span text:style-name="T11"> </text:span></text:span><text:span text:style-name="Основной_20_шрифт_20_абзаца"><text:span text:style-name="T10"><text:line-break/>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1.A2" office:value-type="string">
            <text:p text:style-name="P10">1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0">Організовувати Дні відкритих дверей для<text:line-break/>майбутніх абітурієнтів та їх батьків.</text:span></text:span><text:span text:style-name="Основной_20_шрифт_20_абзаца"><text:span text:style-name="T17"> </text:span></text:span><text:span text:style-name="Основной_20_шрифт_20_абзаца"><text:span text:style-name="T10"><text:line-break/></text:span></text:span></text:p>
          </table:table-cell>
          <table:table-cell table:style-name="Таблица1.A2" office:value-type="string">
            <text:p text:style-name="P10">Двічі на рік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адміністрація,<text:line-break/>секретар<text:line-break/>приймальної<text:line-break/>комісії, зав.<text:line-break/>відділеннями</text:span></text:span></text:p>
          </table:table-cell>
          <table:table-cell table:style-name="Таблица1.E3" office:value-type="string">
            <text:p text:style-name="P10"/>
          </table:table-cell>
        </table:table-row>
        <table:table-row>
          <table:table-cell table:style-name="Таблица1.A2" office:value-type="string">
            <text:p text:style-name="P10">2.</text:p>
          </table:table-cell>
          <table:table-cell table:style-name="Таблица1.A2" office:value-type="string">
            <text:p text:style-name="P13">Проводити тематичні години, круглі столи<text:line-break/>про значущість та актуальність професії<text:line-break/>та нові досягнення в галузі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<text:line-break/>спецдисциплін</text:span></text:span><text:span text:style-name="Основной_20_шрифт_20_абзаца"><text:span text:style-name="T10"> <text:line-break/></text:span></text:span>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3.</text:p>
          </table:table-cell>
          <table:table-cell table:style-name="Таблица1.A2" office:value-type="string">
            <text:p text:style-name="P13">Організовувати зустрічі студентів з<text:line-break/>випускниками коледжу <text:line-break/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викладачі<text:line-break/>спецдисциплін</text:span></text:span></text:p>
          </table:table-cell>
          <table:table-cell table:style-name="Таблица1.E3" office:value-type="string">
            <text:p text:style-name="P9"/>
          </table:table-cell>
        </table:table-row>
        <table:table-row>
          <table:table-cell table:style-name="Таблица1.A2" office:value-type="string">
            <text:p text:style-name="P10">4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4">Тематичні виховні години для студентів<text:line-break/>випускних груп на тему: «Законодавчо<text:line-break/>нормативна база в галузі<text:line-break/>працевлаштування випускн</text:span></text:span><text:span text:style-name="Основной_20_шрифт_20_абзаца"><text:span text:style-name="T10">иків</text:span></text:span><text:span text:style-name="Основной_20_шрифт_20_абзаца"><text:span text:style-name="T14">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помічник директора<text:line-break/>з кадрових питань,<text:line-break/>викладачі основ<text:line-break/>правознаства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>5.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2">Бесіди, тренінги, зустрічі з фахівцями,<text:line-break/>присвячені обговоренню проблем<text:line-break/>сучасного ринку праці, вимог до<text:line-break/>особистісних та професійних якостей<text:line-break/>молодого фахівця, формування лідерських<text:line-break/>якостей молоді</text:span></text:span><text:span text:style-name="Основной_20_шрифт_20_абзаца"><text:span text:style-name="T10"> <text:line-break/></text:span></text:span></text:p>
          </table:table-cell>
          <table:table-cell table:style-name="Таблица1.A2" office:value-type="string">
            <text:p text:style-name="P10">Протягом року</text:p>
          </table:table-cell>
          <table:table-cell table:style-name="Таблица1.A2" office:value-type="string">
            <text:p text:style-name="Table_20_Contents"><text:span text:style-name="Основной_20_шрифт_20_абзаца"><text:span text:style-name="T17">заступник директора<text:line-break/>з навчально<text:line-break/>виробничої роботи,<text:line-break/>практичний психолог</text:span></text:span></text:p>
          </table:table-cell>
          <table:table-cell table:style-name="Таблица1.E3" office:value-type="string">
            <text:p text:style-name="P13"/>
          </table:table-cell>
        </table:table-row>
        <table:table-row>
          <table:table-cell table:style-name="Таблица1.A2" office:value-type="string">
            <text:p text:style-name="P10"/>
          </table:table-cell>
          <table:table-cell table:style-name="Таблица1.A2" office:value-type="string">
            <text:p text:style-name="P13"/>
          </table:table-cell>
          <table:table-cell table:style-name="Таблица1.A2" office:value-type="string">
            <text:p text:style-name="P10"/>
          </table:table-cell>
          <table:table-cell table:style-name="Таблица1.A2" office:value-type="string">
            <text:p text:style-name="P10"/>
          </table:table-cell>
          <table:table-cell table:style-name="Таблица1.E3" office:value-type="string">
            <text:p text:style-name="P13"/>
          </table:table-cell>
        </table:table-row>
      </table:table>
      <text:p text:style-name="P2"/>
      <text:p text:style-name="Text_20_body"><text:span text:style-name="Основной_20_шрифт_20_абзаца"><text:span text:style-name="T25"><text:line-break/></text:span></text:span><text:span text:style-name="Основной_20_шрифт_20_абзаца"><text:span text:style-name="T22">Заступник директора з виховної роботи <text:s text:c="67"/>А.А.Солоділова</text:span></text:span></text:p>
      <text:p text:style-name="P7"><text:soft-page-break/><text:line-break/></text:p>
      <text:p text:style-name="Text_20_body"><text:span text:style-name="Основной_20_шрифт_20_абзаца"><text:span text:style-name="T25"><text:line-break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492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Обычный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Название_20_объекта" style:display-name="Название объекта" style:family="paragraph" style:parent-style-name="Standard">
      <style:paragraph-properties fo:margin-top="0.0835in" fo:margin-bottom="0.0835in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Основной_20_шрифт_20_абзаца" style:display-name="Основной шрифт абзаца" style:family="text"/>
    <style:style style:name="Numbering_20_Symbols" style:display-name="Numbering Symbols" style:family="text"/>
    <style:style style:name="WW_5f_CharLFO1LVL1" style:display-name="WW_CharLFO1LVL1" style:family="text">
      <style:text-properties fo:color="#000000" style:font-name="Liberation Serif" fo:font-family="'Liberation Serif'" style:font-family-generic="roman" style:font-pitch="variable" style:font-name-asian="SimSun" style:font-family-asian="SimSun" style:font-family-generic-asian="system" style:font-pitch-asian="variable" style:font-name-complex="Mangal" style:font-family-complex="Mangal" style:font-family-generic-complex="roman" style:font-pitch-complex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fo:color="#000000" style:font-name="Liberation Serif" fo:font-family="'Liberation Serif'" style:font-family-generic="roman" style:font-pitch="variable" style:font-name-asian="SimSun" style:font-family-asian="SimSun" style:font-family-generic-asian="system" style:font-pitch-asian="variable" style:font-name-complex="Mangal" style:font-family-complex="Mangal" style:font-family-generic-complex="roman" style:font-pitch-complex="variable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2.1$Windows_x86 LibreOffice_project/f7f06a8f319e4b62f9bc5095aa112a65d2f3ac89</meta:generator>
    <dc:title/>
    <meta:initial-creator>Home</meta:initial-creator>
    <meta:creation-date>2017-10-20T23:40:00Z</meta:creation-date>
    <dc:date>2022-11-08T10:37:19.380000000</dc:date>
    <meta:editing-cycles>10</meta:editing-cycles>
    <meta:editing-duration>PT3H49M21S</meta:editing-duration>
    <meta:document-statistic meta:table-count="1" meta:image-count="0" meta:object-count="0" meta:page-count="15" meta:paragraph-count="467" meta:word-count="3004" meta:character-count="23652" meta:non-whitespace-character-count="20757"/>
    <meta:template xlink:type="simple" xlink:actuate="onRequest" xlink:title="" xlink:href="file:///C:/Users/Vitalii/Downloads/План%20виховної%20роботи.odt/Normal"/>
  </office:meta>
</office:document-meta>
</file>